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mercurial:ligne_de_commande_windows"/><text:bookmark-start text:name="__RefHeading___essai_n_1_1"/><text:bookmark-start text:name="essai_n_1"/>Essai N°1<text:bookmark-end text:name="__RefHeading___essai_n_1_1"/><text:bookmark-end text:name="essai_n_1"/></text:h>
      <text:h text:style-name="Heading_20_2" text:outline-level="2"><text:bookmark-start text:name="__RefHeading___compte_linux_sur_le_serveur_de_revisions_2"/><text:bookmark-start text:name="compte_linux_sur_le_serveur_de_revisions"/>Compte Linux sur le serveur de révisions<text:bookmark-end text:name="__RefHeading___compte_linux_sur_le_serveur_de_revisions_2"/><text:bookmark-end text:name="compte_linux_sur_le_serveur_de_revisions"/></text:h>
      <text:p text:style-name="Preformatted_20_Text">Microsoft Windows [version 6.1.7600]<text:line-break/>Copyright (c) 2009 Microsoft Corporation. Tous droits réservés.</text:p>
      <text:p text:style-name="Preformatted_20_Text">C:\Users\sio100&gt;z:</text:p>
      <text:p text:style-name="Preformatted_20_Text">Z:\&gt;cd essais_mercurial</text:p>
      <text:h text:style-name="Heading_20_2" text:outline-level="2"><text:bookmark-start text:name="__RefHeading___cloner_en_ssh_le_depot_qui_existe_dans_le_compte_linux_3"/><text:bookmark-start text:name="cloner_en_ssh_le_depot_qui_existe_dans_le_compte_linux"/>Cloner en SSH le dépôt qui existe dans le compte Linux<text:bookmark-end text:name="__RefHeading___cloner_en_ssh_le_depot_qui_existe_dans_le_compte_linux_3"/><text:bookmark-end text:name="cloner_en_ssh_le_depot_qui_existe_dans_le_compte_linux"/></text:h>
      <text:p text:style-name="Preformatted_20_Text">Z:\essais_mercurial&gt;hg clone ssh://prenom.nom.sio2@192.168.104.246/depots_mercurial/depot1 clone_depot1_ssh</text:p>
      <text:p text:style-name="Text_20_body">Réponse du serveur :</text:p>
      <text:list text:style-name="List_20_1" text:continue-numbering="false">
        <text:list-item>
          <text:p text:style-name="List_20_1_Content_First"> demande le mot de passe : <draw:frame draw:style-name="media" draw:name="0" text:anchor-type="as-char" draw:z-index="0" svg:width="5.2916666666667cm" style:rel-width="100%" svg:height="5.2916666666667cm" style:rel-height="scale"><draw:image xlink:href="/var/www/wikisio.lyceejeanbart.fr/data/media/ouvert_a_tous/mercurial/dialogue-ssh-hg.png" xlink:type="simple" xlink:show="embed" xlink:actuate="onLoad"/></draw:frame></text:p>
        </text:list-item>
        <text:list-item>
          <text:p text:style-name="List_20_1_Content"> envoie les données</text:p>
          <text:p text:style-name="Preformatted_20_Text">requesting all changes<text:line-break/>adding changesets<text:line-break/>adding manifests<text:line-break/>adding file changes<text:line-break/>added 2 changesets with 2 changes to 1 files<text:line-break/>updating to branch default<text:line-break/>1 files updated, 0 files merged, 0 files removed, 0 files unresolved</text:p>
        </text:list-item>
      </text:list>
      <text:h text:style-name="Heading_20_2" text:outline-level="2"><text:bookmark-start text:name="__RefHeading___cloner_un_depot_servi_par_http_4"/><text:bookmark-start text:name="cloner_un_depot_servi_par_http"/>Cloner un dépôt servi par http<text:bookmark-end text:name="__RefHeading___cloner_un_depot_servi_par_http_4"/><text:bookmark-end text:name="cloner_un_depot_servi_par_http"/></text:h>
      <text:p text:style-name="Preformatted_20_Text">Z:\essais_mercurial&gt;hg clone http://192.168.104.246/hg/helloworld clone_helloworld<text:line-break/>requesting all changes<text:line-break/>adding changesets<text:line-break/>adding manifests<text:line-break/>adding file changes<text:line-break/>added 2 changesets with 3 changes to 2 files<text:line-break/>updating to branch default<text:line-break/>2 files updated, 0 files merged, 0 files removed, 0 files unresolved</text:p>
      <text:h text:style-name="Heading_20_2" text:outline-level="2"><text:bookmark-start text:name="__RefHeading___verification_5"/><text:bookmark-start text:name="verification"/>Vérification<text:bookmark-end text:name="__RefHeading___verification_5"/><text:bookmark-end text:name="verification"/></text:h>
      <text:p text:style-name="Preformatted_20_Text">Z:\essais_mercurial&gt;dir<text:line-break/> Le volume dans le lecteur Z s'appelle Dossiers_perso<text:line-break/> Le numéro de série du volume est C374-C366<text:line-break/><text:line-break/> Répertoire de Z:\essais_mercurial<text:line-break/><text:line-break/>23/09/2013<text:s text:c="2"/>14:18<text:s text:c="4"/>&lt;REP&gt;<text:s text:c="10"/>.<text:line-break/>20/09/2013<text:s text:c="2"/>07:45<text:s text:c="4"/>&lt;REP&gt;<text:s text:c="10"/>..<text:line-break/>23/09/2013<text:s text:c="2"/>14:17<text:s text:c="4"/>&lt;REP&gt;<text:s text:c="10"/>clone_helloworld<text:line-break/>23/09/2013<text:s text:c="2"/>14:18<text:s text:c="4"/>&lt;REP&gt;<text:s text:c="10"/>clone_depot1_ssh</text:p>
      <text:p text:style-name="Preformatted_20_Text">Z:\essais_mercurial&gt;dir clone_depot1_ssh<text:line-break/> Le volume dans le lecteur Z s'appelle Dossiers_perso<text:line-break/> Le numéro de série du volume est C374-C366<text:line-break/><text:line-break/> Répertoire de Z:\essais_mercurial\clone_depot1_ssh<text:line-break/><text:line-break/>23/09/2013<text:s text:c="2"/>14:18<text:s text:c="4"/>&lt;REP&gt;<text:s text:c="10"/>.<text:line-break/>23/09/2013<text:s text:c="2"/>14:18<text:s text:c="4"/>&lt;REP&gt;<text:s text:c="10"/>..<text:line-break/>23/09/2013<text:s text:c="2"/>14:18<text:s text:c="4"/>&lt;REP&gt;<text:s text:c="10"/>.hg<text:line-break/>23/09/2013<text:s text:c="2"/>14:18<text:s text:c="16"/>18 fic1.txt<text:line-break/><text:s text:c="15"/>1 fichier(s)<text:s text:c="15"/>18 octets<text:line-break/><text:s text:c="15"/>3 Rép(s)<text:s text:c="2"/>5 832 727 740 416 octets libres<text:line-break/><text:s text:c="15"/>Z:\essais_mercurial\clone_depot1_ssh&gt;hg status<text:line-break/><text:line-break/>Z:\essais_mercurial\clone_depot1_ssh&gt;hg log<text:line-break/>changeset:<text:s text:c="3"/>1:8f292c6d6e53<text:line-break/>tag:<text:s text:c="9"/>tip<text:line-break/>user:<text:s text:c="8"/>eleve1.sio1<text:line-break/>date:<text:s text:c="8"/>Fri Sep 20 06:43:12 2013 +0000<text:line-break/>summary:<text:s text:c="5"/>Modification du fichier fic1.txt<text:line-break/><text:line-break/>changeset:<text:s text:c="3"/>0:a656ee7b3969<text:line-break/>user:<text:s text:c="8"/>eleve1.sio1<text:line-break/>date:<text:s text:c="8"/>Fri Sep 20 06:31:59 2013 +0000<text:line-break/>summary:<text:s text:c="5"/>Creation du fichier fic1.txt<text:line-break/><text:line-break/>==== En http ====<text:line-break/>&lt;code&gt;Z:\essais_mercurial&gt;cd clone_helloworld<text:line-break/><text:line-break/>Z:\essais_mercurial\clone_helloworld&gt;dir<text:line-break/> Le volume dans le lecteur Z s'appelle Dossiers_perso<text:line-break/> Le numéro de série du volume est C374-C366<text:line-break/><text:line-break/> Répertoire de Z:\essais_mercurial\clone_helloworld<text:line-break/><text:line-break/>23/09/2013<text:s text:c="2"/>14:17<text:s text:c="4"/>&lt;REP&gt;<text:s text:c="10"/>.<text:line-break/>23/09/2013<text:s text:c="2"/>14:27<text:s text:c="4"/>&lt;REP&gt;<text:s text:c="10"/>..<text:line-break/>23/09/2013<text:s text:c="2"/>14:17<text:s text:c="4"/>&lt;REP&gt;<text:s text:c="10"/>.hg<text:line-break/>23/09/2013<text:s text:c="2"/>14:17<text:s text:c="16"/>45 README<text:line-break/>23/09/2013<text:s text:c="2"/>14:17<text:s text:c="16"/>95 helloworld.py<text:line-break/><text:s text:c="15"/>2 fichier(s)<text:s text:c="14"/>140 octets<text:line-break/><text:s text:c="15"/>3 Rép(s)<text:s text:c="2"/>5 832 722 014 208 octets libres<text:line-break/><text:line-break/>Z:\essais_mercurial\clone_helloworld&gt;hg status<text:line-break/><text:line-break/>Z:\essais_mercurial\clone_helloworld&gt;hg log<text:line-break/>changeset:<text:s text:c="3"/>1:fc609717bdbd<text:line-break/>tag:<text:s text:c="9"/>tip<text:line-break/>user:<text:s text:c="8"/>root@localhost<text:line-break/>date:<text:s text:c="8"/>Wed May 01 13:31:09 2013 +0000<text:line-break/>summary:<text:s text:c="5"/>fixed typo<text:line-break/><text:line-break/>changeset:<text:s text:c="3"/>0:fea4a891ce7a<text:line-break/>user:<text:s text:c="8"/>root@localhost<text:line-break/>date:<text:s text:c="8"/>Wed May 01 13:31:07 2013 +0000<text:line-break/>summary:<text:s text:c="5"/>initial commit<text:line-break/><text:line-break/><text:line-break/>Z:\essais_mercurial\clone_helloworld&gt;</text:p>
      <text:p text:style-name="Text_20_body">Z:\essais_mercurial\clone_depot1_ssh&gt;type .hg\hgrc
[paths]
default = ssh://eleve1.sio2@192.168.104.246/depots_mercurial/depot1</text:p>
      <text:p text:style-name="Text_20_body">Z:\essais_mercurial\clone_depot1_ssh&gt;
&lt;/code&gt;</text:p>
      <text:h text:style-name="Heading_20_2" text:outline-level="2"><text:bookmark-start text:name="__RefHeading___en_http_6"/><text:bookmark-start text:name="en_http"/>En http<text:bookmark-end text:name="__RefHeading___en_http_6"/><text:bookmark-end text:name="en_http"/></text:h>
      <text:p text:style-name="Preformatted_20_Text">Z:\essais_mercurial&gt;type clone_helloworld\.hg\hgrc<text:line-break/>[paths]<text:line-break/>default = http://192.168.104.246/hg/helloworld<text:line-break/><text:line-break/>Z:\essais_mercuria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8:47</meta:creation-date>
    <dc:creator>Generated</dc:creator>
    <dc:date>2026-08-18T14::28:47</dc:date>
    <dc:language>en-US</dc:language>
    <meta:editing-cycles>1</meta:editing-cycles>
    <meta:editing-duration>PT0S</meta:editing-duration>
    <dc:title>ouvert_a_tous:mercurial:ligne_de_commande_windows</dc:title>
  </office:meta>
</office:document-meta>
</file>