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1638d867427d6b36fbe95487990752e.png"/>
  <manifest:file-entry manifest:media-type="image/svg+xml" manifest:full-path="Pictures/4bed15f277672f6a46108081f0e4ecb5.svg"/>
  <manifest:file-entry manifest:media-type="image/svg+xml" manifest:full-path="Pictures/13b137f995ce978fa2b6b8062fdac665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41638d867427d6b36fbe95487990752e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sio.lyceejeanbart.fr/doku.php?id=wiki:syntax" text:style-name="Internet_20_link" text:visited-style-name="Visited_20_Internet_20_Link">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s://download.dokuwiki.org/" text:style-name="Internet_20_link" text:visited-style-name="Visited_20_Internet_20_Link">https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sio.lyceejeanbart.fr/doku.php?id=wiki: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4bed15f277672f6a46108081f0e4ecb5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s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s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4bed15f277672f6a46108081f0e4ecb5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4bed15f277672f6a46108081f0e4ecb5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4bed15f277672f6a46108081f0e4ecb5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_Last"> <text:a xlink:type="simple" xlink:href="https://www.dokuwiki.org/glossary" text:style-name="Internet_20_link" text:visited-style-name="Visited_20_Internet_20_Link">Glossary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4bed15f277672f6a46108081f0e4ecb5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s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20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s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s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13b137f995ce978fa2b6b8062fdac665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3::35:47</meta:creation-date>
    <dc:creator>Generated</dc:creator>
    <dc:date>2026-08-18T13::35:47</dc:date>
    <dc:language>en-US</dc:language>
    <meta:editing-cycles>1</meta:editing-cycles>
    <meta:editing-duration>PT0S</meta:editing-duration>
    <dc:title>wiki:dokuwiki</dc:title>
  </office:meta>
</office:document-meta>
</file>